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size="12pt" style:font-size-asian="12pt" style:font-size-complex="12pt"/>
    </style:style>
    <style:style style:name="P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P5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6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7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 fo:margin-left="0.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9" style:parent-style-name="Normal" style:family="paragraph">
      <style:paragraph-properties fo:margin-left="0.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0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1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2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3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4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15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6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7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8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19" style:parent-style-name="ListParagraph" style:family="paragraph">
      <style:paragraph-properties fo:margin-left="1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0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21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22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23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24" style:parent-style-name="ListParagraph" style:list-style-name="LFO1" style:family="paragraph">
      <style:text-properties style:font-name="Arial" style:font-name-complex="Arial" fo:font-size="12pt" style:font-size-asian="12pt" style:font-size-complex="12pt"/>
    </style:style>
    <style:style style:name="P25" style:parent-style-name="Normal" style:family="paragraph">
      <style:text-properties style:font-name="Arial" style:font-name-complex="Arial" fo:font-size="12pt" style:font-size-asian="12pt" style:font-size-complex="12pt"/>
    </style:style>
    <style:style style:name="P26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A MENS GROUP FOR SEDGEFIELD</text:p>
      <text:p text:style-name="P2">AGENDA FOR MEETING TO BE HELD ON<text:s/>28<text:s/>April 2026</text:p>
      <text:p text:style-name="P3">Cedesfeld Hall<text:s/>7.30pm</text:p>
      <text:p text:style-name="P4"/>
      <text:list text:style-name="LFO1" text:continue-numbering="true">
        <text:list-item>
          <text:p text:style-name="P5">APOLOGIES</text:p>
        </text:list-item>
      </text:list>
      <text:p text:style-name="P6"/>
      <text:list text:style-name="LFO1" text:continue-numbering="true">
        <text:list-item>
          <text:p text:style-name="P7">PURPOSE OF MEETING</text:p>
        </text:list-item>
      </text:list>
      <text:p text:style-name="P8">To consider the progress made to establish a Mens Group in<text:s/></text:p>
      <text:p text:style-name="P9">Sedgefield and agree the next steps</text:p>
      <text:list text:style-name="LFO1" text:continue-numbering="true">
        <text:list-item>
          <text:p text:style-name="P10">FUNDING</text:p>
          <text:list text:continue-numbering="true">
            <text:list-item>
              <text:p text:style-name="P11">Sedgefield Town Council Mayors Fund</text:p>
            </text:list-item>
            <text:list-item>
              <text:p text:style-name="P12">Town Council Community Chest</text:p>
            </text:list-item>
            <text:list-item>
              <text:p text:style-name="P13">Durham Community Action</text:p>
            </text:list-item>
          </text:list>
        </text:list-item>
      </text:list>
      <text:p text:style-name="P14"/>
      <text:list text:style-name="LFO1" text:continue-numbering="true">
        <text:list-item>
          <text:p text:style-name="P15">PROGRAMME</text:p>
          <text:list text:continue-numbering="true">
            <text:list-item>
              <text:p text:style-name="P16">Quick Hits</text:p>
            </text:list-item>
            <text:list-item>
              <text:p text:style-name="P17">Medium term</text:p>
            </text:list-item>
            <text:list-item>
              <text:p text:style-name="P18">Longer Term</text:p>
            </text:list-item>
          </text:list>
        </text:list-item>
      </text:list>
      <text:p text:style-name="P19"/>
      <text:list text:style-name="LFO1" text:continue-numbering="true">
        <text:list-item>
          <text:p text:style-name="P20">COMMUNICATIONS</text:p>
        </text:list-item>
      </text:list>
      <text:p text:style-name="P21"/>
      <text:list text:style-name="LFO1" text:continue-numbering="true">
        <text:list-item>
          <text:p text:style-name="P22">ANY OTHER BUSINESS</text:p>
        </text:list-item>
      </text:list>
      <text:p text:style-name="P23"/>
      <text:list text:style-name="LFO1" text:continue-numbering="true">
        <text:list-item>
          <text:p text:style-name="P24">DATE AND VENUE FOR NEXT MEETING</text:p>
        </text:list-item>
      </text:list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raham Price</meta:initial-creator>
    <dc:creator>Graham Price</dc:creator>
    <meta:creation-date>2026-04-28T07:29:00Z</meta:creation-date>
    <dc:date>2026-04-28T07:29:00Z</dc:date>
    <meta:print-date>2026-04-03T18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5" meta:character-count="437" meta:row-count="3" meta:non-whitespace-character-count="373"/>
  </office:meta>
</office:document-meta>
</file>